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2" style:parent-style-name="Normal" style:family="paragraph">
      <style:text-properties fo:color="#FF0000"/>
    </style:style>
  </office:automatic-styles>
  <office:body>
    <office:text text:use-soft-page-breaks="true">
      <text:p text:style-name="P1">REZULTATI PISANOG ISPITA IZ PRAVA DRUŠTAVA 3. 9. 2026.</text:p>
      <text:p text:style-name="Normal"/>
      <text:p text:style-name="Normal">IME I PREZIME<text:tab/><text:tab/><text:tab/><text:tab/>I DIO<text:tab/><text:tab/>II DIO<text:tab/><text:tab/>ESEJ<text:tab/><text:tab/>KONAČNO</text:p>
      <text:p text:style-name="Normal">DETELIĆ D.<text:tab/><text:tab/><text:tab/><text:tab/>2(7/11)<text:tab/><text:tab/>2(7/11)<text:tab/><text:tab/>2<text:tab/><text:tab/>2</text:p>
      <text:p text:style-name="Normal">MITROVIĆ ? I.<text:tab/><text:tab/><text:tab/><text:tab/>2(6/11)<text:tab/><text:tab/>4(9/11)<text:tab/><text:tab/>2<text:tab/><text:tab/>3</text:p>
      <text:p text:style-name="Normal">ROSO<text:s/>M.<text:tab/><text:tab/><text:tab/><text:tab/>4(10/11)<text:tab/>4(10/11)<text:tab/>4<text:tab/><text:tab/>4</text:p>
      <text:p text:style-name="Normal">LEKIĆ <text:s/>M. V.<text:tab/><text:tab/><text:tab/><text:tab/>2(6/11)<text:tab/><text:tab/>2(6/11)<text:tab/><text:tab/>2<text:tab/><text:tab/>2</text:p>
      <text:p text:style-name="Normal">BAČIĆ H.<text:tab/><text:tab/><text:tab/><text:tab/>3(9/11)<text:tab/><text:tab/>2(7/11)<text:tab/><text:tab/>2<text:tab/><text:tab/>2</text:p>
      <text:p text:style-name="Normal">ŠUMANOVAC T.<text:tab/><text:tab/><text:tab/>2(6/11)<text:tab/><text:tab/>3(9/11)<text:tab/><text:tab/>2<text:tab/><text:tab/>2</text:p>
      <text:p text:style-name="Normal">DELLA MARINA <text:s/>A.<text:tab/><text:tab/><text:tab/>3(8/11)<text:tab/><text:tab/>3(8/11)<text:tab/><text:tab/>4<text:tab/><text:tab/>3</text:p>
      <text:p text:style-name="Normal">VUKOVIĆ P.<text:tab/><text:tab/><text:tab/><text:tab/>2(6/11)<text:tab/><text:tab/>2(7/11)<text:tab/><text:tab/>2<text:tab/><text:tab/>2</text:p>
      <text:p text:style-name="Normal">MUŠKOVAC P.<text:tab/><text:tab/><text:tab/><text:tab/>1(4/11)<text:tab/><text:tab/>3(7/11)<text:tab/><text:tab/>3<text:tab/><text:tab/>1</text:p>
      <text:p text:style-name="Normal">KANEŠIĆ V.<text:tab/><text:tab/><text:tab/><text:tab/>2(7/11)<text:tab/><text:tab/>1(4/11)<text:tab/><text:tab/>2<text:tab/><text:tab/>1</text:p>
      <text:p text:style-name="Normal">MILIČEVIĆ J.<text:tab/><text:tab/><text:tab/><text:tab/>1(2/11)<text:tab/><text:tab/>2(6/11)<text:tab/><text:tab/>3<text:tab/><text:tab/>1</text:p>
      <text:p text:style-name="Normal">GREGIĆ? A.M.<text:tab/><text:tab/><text:tab/><text:tab/>1(2/11)<text:tab/><text:tab/>1(3/11)<text:tab/><text:tab/>2<text:tab/><text:tab/>1</text:p>
      <text:p text:style-name="Normal">MARJANOVIĆ E.<text:tab/><text:tab/><text:tab/>3(8/11)<text:tab/><text:tab/>1(5/11)<text:tab/><text:tab/>2<text:tab/><text:tab/>1</text:p>
      <text:p text:style-name="Normal">SENČIĆ I.<text:tab/><text:tab/><text:tab/><text:tab/>1(5/11)<text:tab/><text:tab/>1(5/11)<text:tab/><text:tab/>1<text:tab/><text:tab/>1</text:p>
      <text:p text:style-name="Normal">ŠKRINJAR I.<text:tab/><text:tab/><text:tab/><text:tab/>1(3/11)<text:tab/><text:tab/>1(4/11)<text:tab/><text:tab/>1<text:tab/><text:tab/>1</text:p>
      <text:p text:style-name="Normal"/>
      <text:p text:style-name="Normal">HAJVAZ A.<text:tab/><text:tab/><text:tab/><text:tab/><text:tab/><text:tab/><text:tab/><text:tab/><text:tab/><text:tab/>0</text:p>
      <text:p text:style-name="Normal">SOKAČ N.<text:tab/><text:tab/><text:tab/><text:tab/><text:tab/><text:tab/><text:tab/><text:tab/><text:tab/><text:tab/>0</text:p>
      <text:p text:style-name="Normal">TOMAS B.<text:tab/><text:tab/><text:tab/><text:tab/><text:tab/><text:tab/><text:tab/><text:tab/><text:tab/><text:tab/>0</text:p>
      <text:p text:style-name="Normal"/>
      <text:p text:style-name="P2">UPIS OCJENA, UVID U ISPIT I USMENI NA ZAHTJEV <text:s/>ĆE SE ODRŽATI U SRIJEDU 9.9. U 12 SATI.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A</meta:initial-creator>
    <dc:creator>aksamovic</dc:creator>
    <meta:creation-date>2026-09-07T08:46:00Z</meta:creation-date>
    <dc:date>2026-09-07T08:46:00Z</dc:date>
    <meta:template xlink:href="Normal" xlink:type="simple"/>
    <meta:editing-cycles>2</meta:editing-cycles>
    <meta:editing-duration>PT60S</meta:editing-duration>
    <meta:user-defined meta:name="GrammarlyDocumentId">c5e049a3-4b24-491b-a174-d65d2b5d2db6</meta:user-defined>
    <meta:document-statistic meta:page-count="2" meta:paragraph-count="1" meta:word-count="122" meta:character-count="823" meta:row-count="5" meta:non-whitespace-character-count="702"/>
  </office:meta>
</office:document-meta>
</file>