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REZULTATI ISPITA TRGOVAČKO PRAVO 3. 9. 2026.</text:p>
      <text:p text:style-name="Normal">ŠTEFANEC<text:s/>LOVRO<text:s/><text:tab/><text:tab/>2</text:p>
      <text:p text:style-name="Normal">MARKULIN EMA<text:s/><text:tab/><text:tab/>5</text:p>
      <text:p text:style-name="Normal">ŠTAHAN MAJA<text:s/><text:tab/><text:tab/><text:tab/>5</text:p>
      <text:p text:style-name="Normal">BOROŠ ANTONELA<text:s/><text:tab/><text:tab/>2</text:p>
      <text:p text:style-name="Normal">IVANČEVIĆ MARIAJ<text:s/><text:tab/><text:tab/>1</text:p>
      <text:p text:style-name="Normal">LOHMER DOMINIK<text:s/><text:tab/><text:tab/>0</text:p>
      <text:p text:style-name="Normal">ČURČINAC MARIJA<text:s/><text:tab/><text:tab/>1</text:p>
      <text:p text:style-name="Normal">POŠTIĆ<text:s/>MAJA<text:s/><text:tab/><text:tab/><text:tab/>1</text:p>
      <text:p text:style-name="Normal">BRANKOVIĆ SARA<text:s/><text:tab/><text:tab/>1</text:p>
      <text:p text:style-name="Normal">KIŠENIĆ ?? MATIJA<text:s/><text:tab/><text:tab/>1</text:p>
      <text:p text:style-name="Normal"/>
      <text:p text:style-name="Normal">UVID U ISPIT, USMENI NA ZAHTJEV I UPIS OCJENA ĆE BITI U SRIJEDU 9.9. 2026. U 12 SATI.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VA</meta:initial-creator>
    <dc:creator>aksamovic</dc:creator>
    <meta:creation-date>2026-09-07T08:47:00Z</meta:creation-date>
    <dc:date>2026-09-07T08:47:00Z</dc:date>
    <meta:template xlink:href="Normal" xlink:type="simple"/>
    <meta:editing-cycles>3</meta:editing-cycles>
    <meta:editing-duration>PT60S</meta:editing-duration>
    <meta:user-defined meta:name="GrammarlyDocumentId">ff5cc4b1-306f-4f78-9510-9d85aac6b003</meta:user-defined>
    <meta:document-statistic meta:page-count="1" meta:paragraph-count="1" meta:word-count="48" meta:character-count="322" meta:row-count="2" meta:non-whitespace-character-count="275"/>
  </office:meta>
</office:document-meta>
</file>